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11600000116808318CA.jpg" manifest:media-type="image/jpeg"/>
  <manifest:file-entry manifest:full-path="Pictures/1000000000000122000001228004B4AD.jpg" manifest:media-type="image/jpeg"/>
  <manifest:file-entry manifest:full-path="Pictures/1000000000000119000001190F9ED77D.jpg" manifest:media-type="image/jpeg"/>
  <manifest:file-entry manifest:full-path="Pictures/10000000000002EF000002EFBA8BA5D7.jpg" manifest:media-type="image/jpeg"/>
  <manifest:file-entry manifest:full-path="Pictures/1000000000000F0A000009925F49CEA5.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face style:name="Calibri1" svg:font-family="Calibri" style:font-family-generic="swiss"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Gothic" svg:font-family="'MS Gothic'" style:font-family-generic="modern" style:font-pitch="fixed"/>
    <style:font-face style:name="MS UI Gothic" svg:font-family="'MS UI Gothic'"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automatic-styles>
    <style:style style:name="P1" style:family="paragraph" style:parent-style-name="Standard">
      <style:paragraph-properties fo:margin-top="0mm" fo:margin-bottom="1.99mm" style:contextual-spacing="false" fo:text-align="center" style:justify-single-word="false"/>
      <style:text-properties style:font-name="Calibri1" fo:font-size="15pt" style:font-size-asian="15pt" style:font-size-complex="15pt"/>
    </style:style>
    <style:style style:name="P2" style:family="paragraph" style:parent-style-name="Standard">
      <style:paragraph-properties fo:margin-top="0mm" fo:margin-bottom="1.99mm" style:contextual-spacing="false"/>
      <style:text-properties style:font-name="Calibri1" fo:font-size="15pt" fo:font-style="italic" officeooo:paragraph-rsid="0b03659f" style:font-size-asian="15pt" style:font-style-asian="italic" style:font-size-complex="15pt" style:font-style-complex="italic"/>
    </style:style>
    <style:style style:name="P3" style:family="paragraph" style:parent-style-name="Standard">
      <style:paragraph-properties fo:margin-top="0mm" fo:margin-bottom="1.99mm" style:contextual-spacing="false"/>
      <style:text-properties style:font-name="Calibri1" fo:font-size="15pt" officeooo:paragraph-rsid="0b04799e" style:font-size-asian="15pt" style:font-size-complex="15pt"/>
    </style:style>
    <style:style style:name="P4" style:family="paragraph" style:parent-style-name="Standard">
      <style:paragraph-properties fo:margin-top="0mm" fo:margin-bottom="1.99mm" style:contextual-spacing="false"/>
      <style:text-properties style:font-name="Calibri1" fo:font-size="12pt" fo:font-weight="bold" style:font-size-asian="12pt" style:font-weight-asian="bold" style:font-size-complex="12pt" style:font-weight-complex="bold"/>
    </style:style>
    <style:style style:name="P5" style:family="paragraph" style:parent-style-name="Standard">
      <style:paragraph-properties fo:margin-top="0mm" fo:margin-bottom="1.99mm" style:contextual-spacing="false"/>
      <style:text-properties style:font-name="Calibri1" fo:font-size="12pt" officeooo:paragraph-rsid="0b03659f" style:font-size-asian="12pt" style:font-size-complex="12pt"/>
    </style:style>
    <style:style style:name="P6" style:family="paragraph" style:parent-style-name="Standard">
      <style:paragraph-properties fo:margin-top="0mm" fo:margin-bottom="1.99mm" style:contextual-spacing="false"/>
      <style:text-properties style:font-name="Calibri1" fo:font-size="12pt" style:font-size-asian="12pt" style:font-size-complex="12pt"/>
    </style:style>
    <style:style style:name="P7" style:family="paragraph" style:parent-style-name="Standard">
      <style:paragraph-properties fo:margin-top="0mm" fo:margin-bottom="1.99mm" style:contextual-spacing="false"/>
      <style:text-properties style:font-name="Calibri1" fo:font-size="12pt" officeooo:paragraph-rsid="0b097c05" style:font-size-asian="12pt" style:font-size-complex="12pt"/>
    </style:style>
    <style:style style:name="P8" style:family="paragraph" style:parent-style-name="Standard">
      <style:paragraph-properties fo:margin-top="0mm" fo:margin-bottom="1.99mm" style:contextual-spacing="false"/>
      <style:text-properties style:font-name="Calibri1" fo:font-size="12pt" officeooo:paragraph-rsid="0b080fad" style:font-size-asian="12pt" style:font-size-complex="12pt"/>
    </style:style>
    <style:style style:name="P9" style:family="paragraph" style:parent-style-name="Standard">
      <style:paragraph-properties fo:margin-top="0mm" fo:margin-bottom="1.99mm" style:contextual-spacing="false"/>
      <style:text-properties style:font-name="Calibri1" fo:font-size="15pt" style:text-underline-style="solid" style:text-underline-width="auto" style:text-underline-color="font-color" fo:font-weight="bold" officeooo:paragraph-rsid="0b080fad" style:font-size-asian="15pt" style:font-weight-asian="bold" style:font-size-complex="15pt" style:font-weight-complex="bold"/>
    </style:style>
    <style:style style:name="P10" style:family="paragraph" style:parent-style-name="Standard">
      <style:paragraph-properties fo:margin-top="0mm" fo:margin-bottom="1.99mm" style:contextual-spacing="false"/>
      <style:text-properties style:font-name="Calibri1" fo:font-size="15pt" officeooo:paragraph-rsid="0b080fad" style:font-size-asian="15pt" style:font-size-complex="15pt"/>
    </style:style>
    <style:style style:name="P11" style:family="paragraph" style:parent-style-name="Standard">
      <style:paragraph-properties fo:margin-top="0mm" fo:margin-bottom="1.99mm" style:contextual-spacing="false"/>
      <style:text-properties style:font-name="Calibri1" fo:font-size="15pt" style:text-underline-style="solid" style:text-underline-width="auto" style:text-underline-color="font-color" fo:font-weight="bold" style:font-size-asian="15pt" style:font-weight-asian="bold" style:font-size-complex="15pt" style:font-weight-complex="bold"/>
    </style:style>
    <style:style style:name="P12" style:family="paragraph" style:parent-style-name="Standard">
      <style:paragraph-properties fo:margin-top="0mm" fo:margin-bottom="1.99mm" style:contextual-spacing="false" fo:break-before="page"/>
      <style:text-properties style:font-name="Calibri1" fo:font-size="15pt" style:font-size-asian="15pt" style:font-size-complex="15pt"/>
    </style:style>
    <style:style style:name="P13" style:family="paragraph" style:parent-style-name="Standard">
      <style:paragraph-properties fo:margin-top="0mm" fo:margin-bottom="1.99mm" style:contextual-spacing="false"/>
      <style:text-properties style:font-name="Calibri1" fo:font-size="15pt" style:font-size-asian="15pt" style:font-size-complex="15pt"/>
    </style:style>
    <style:style style:name="T1" style:family="text">
      <style:text-properties fo:font-weight="bold" officeooo:rsid="04d7596a" style:font-weight-asian="bold" style:font-weight-complex="bold"/>
    </style:style>
    <style:style style:name="T2" style:family="text">
      <style:text-properties fo:font-weight="bold" style:font-weight-asian="bold" style:font-weight-complex="bold"/>
    </style:style>
    <style:style style:name="T3" style:family="text">
      <style:text-properties officeooo:rsid="0b03659f"/>
    </style:style>
    <style:style style:name="T4" style:family="text">
      <style:text-properties style:text-underline-style="solid" style:text-underline-width="auto" style:text-underline-color="font-color" fo:font-weight="bold" style:font-weight-asian="bold" style:font-weight-complex="bold"/>
    </style:style>
    <style:style style:name="T5" style:family="text">
      <style:text-properties style:text-underline-style="solid" style:text-underline-width="auto" style:text-underline-color="font-color"/>
    </style:style>
    <style:style style:name="T6" style:family="text">
      <style:text-properties fo:font-weight="bold" officeooo:rsid="0b04799e" style:font-weight-asian="bold" style:font-weight-complex="bold"/>
    </style:style>
    <style:style style:name="T7" style:family="text">
      <style:text-properties officeooo:rsid="0b0532b2"/>
    </style:style>
    <style:style style:name="T8" style:family="text">
      <style:text-properties officeooo:rsid="0b080fad"/>
    </style:style>
    <style:style style:name="T9" style:family="text">
      <style:text-properties officeooo:rsid="0b097c05"/>
    </style:style>
    <style:style style:name="T10" style:family="text">
      <style:text-properties officeooo:rsid="0b04799e"/>
    </style:style>
    <style:style style:name="T11" style:family="text">
      <style:text-properties officeooo:rsid="0b106d4c"/>
    </style:style>
    <style:style style:name="T12" style:family="text">
      <style:text-properties fo:font-weight="bold" officeooo:rsid="0b159047" style:font-weight-asian="bold" style:font-weight-complex="bold"/>
    </style:style>
    <style:style style:name="T13" style:family="text">
      <style:text-properties fo:font-weight="bold" officeooo:rsid="0b125b3c" style:font-weight-asian="bold" style:font-weight-complex="bold"/>
    </style:style>
    <style:style style:name="T14" style:family="text">
      <style:text-properties officeooo:rsid="0b13458e"/>
    </style:style>
    <style:style style:name="T15" style:family="text">
      <style:text-properties officeooo:rsid="0b107aff"/>
    </style:style>
    <style:style style:name="fr1" style:family="graphic" style:parent-style-name="Graphics">
      <style:graphic-properties style:vertical-pos="from-top" style:vertical-rel="paragraph" style:horizontal-pos="from-left" style:horizontal-rel="paragraph" style:mirror="none" fo:clip="rect(0mm, 0mm, 0mm, 0mm)" draw:luminance="0%" draw:contrast="0%" draw:red="0%" draw:green="0%" draw:blue="0%" draw:gamma="100%" draw:color-inversion="false" draw:image-opacity="100%" draw:color-mode="standard"/>
    </style:style>
    <style:style style:name="Sect1" style:family="section">
      <style:section-properties text:dont-balance-text-columns="false" style:editable="false">
        <style:columns fo:column-count="3">
          <style:column style:rel-width="3614*" fo:start-indent="0mm" fo:end-indent="0.74mm"/>
          <style:column style:rel-width="3769*" fo:start-indent="0.74mm" fo:end-indent="0.74mm"/>
          <style:column style:rel-width="3957*" fo:start-indent="0.74mm" fo:end-indent="0mm"/>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C</text:span><text:span text:style-name="T2">harakter Hintergrund Rote Hand</text:span></text:p>
      <text:p text:style-name="P2">„Die Rote Hand des Unheils“ Richard Baker &amp; James Jacobs, Feder und Schwert 2008<text:line-break/>DnD 3.5, für 4 Charaktere <text:span text:style-name="T3">von</text:span> Stufe 5 bis 10</text:p>
      <text:p text:style-name="P3"><text:span text:style-name="T4">Hilda Grünhand</text:span><text:span text:style-name="T5">, Hobbit Flößerin, neutral</text:span><draw:frame draw:style-name="fr1" draw:name="Bild2" text:anchor-type="char" svg:x="140.55mm" svg:y="0mm" svg:width="58.67mm" svg:height="58.67mm" draw:z-index="1"><draw:image xlink:href="Pictures/100000000000011600000116808318CA.jpg" xlink:type="simple" xlink:show="embed" xlink:actuate="onLoad" draw:mime-type="image/jpeg"/></draw:frame><text:span text:style-name="T5"><text:line-break/></text:span>Hilda wurde als Kleinkind in einem Körbchen gefunden. Ihre menschlichen Finder <text:span text:style-name="T2">Heinrich &amp; Elsa Ferge</text:span> aus <text:span text:style-name="T2">Elsirsfurt (Davish River)</text:span> zogen sie auf und brachten ihr das Schifffahrts-Gewerbe auf dem Fluß bei. Seitdem treidelt sie ihr Floß mit Hilfe der braven <text:span text:style-name="T2">Stute </text:span><text:span text:style-name="T6">Ulla</text:span> über den Elsir und hilft damit vor allem den wasserscheuen Zwergen-Händlern aus den Bergen.</text:p>
      <text:p text:style-name="P3">Hilda hat eine kleine <text:span text:style-name="T2">dreieckige Narbe</text:span> auf der Schläfe und hofft eines Tages ihre leiblichen Eltern zu finden, auch wenn sie sich nicht sicher ist, ob sie ihnen Liebe, Gleichgültigkeit oder sogar Wut entgegenbringen wird. Einmal hat sie einen Zwergen-Barden ein Lied von Pippin &amp; Dora Grünhand singen gehört und davon welch große Krieger sie sind oder waren. Aber er hatte sie nie selbst getroffen.</text:p>
      <text:p text:style-name="P4">"Ein Helden-Lied von Pippin und Dora Grünhand, zwei Hobbits, die in einer großen Schlacht gekämpft haben."</text:p>
      <text:section text:style-name="Sect1" text:name="Bereich1">
        <text:p text:style-name="P5">Hört die Weise von zwei Kleinen,<text:line-break/>die in großer Schlacht bestanden,<text:line-break/>trotzten all den langen Beinen,<text:line-break/>die vor Hobbits Furcht empfanden.</text:p>
        <text:p text:style-name="P6">Dora Grünhand, flink und leise,<text:line-break/>Pippin Grünhand, klug und kundig,<text:line-break/>zogen fort auf tapfrer Reise,<text:line-break/>zu der Feinde Mauer schrundig.</text:p>
        <text:p text:style-name="P7">Ohne Rüstung schwer und fest,<text:line-break/>doch mit weichem leichte<text:span text:style-name="T7">m</text:span> Fuß.<text:line-break/><text:span text:style-name="T8">Wa</text:span>chsamkeit den Feind verlässt,<text:line-break/><text:span text:style-name="T9">dann </text:span>Hinterlist er leiden muss.</text:p>
        <text:p text:style-name="P7">Im Walde bei der Düsterfeste,<text:line-break/>wo <text:span text:style-name="T3">fremder</text:span> Ork so zahlreich hockte,<text:line-break/>ahnen ungebetne Gäste,<text:line-break/>nicht die Falle die da lockte.</text:p>
        <text:p text:style-name="P5">Giftpilz in der Abendsuppe,<text:line-break/>Feuer brennt im Lagerhaus,<text:line-break/>draußen wartet unsre Truppe,<text:line-break/>stürmt bald los mit viel Gebraus.</text:p>
        <text:p text:style-name="P6">Pippin sticht mit Dolch und Messer,<text:line-break/>Dora schleudert Stein um Stein,<text:line-break/>jeder Treffer immer besser,<text:line-break/><text:span text:style-name="T3">es </text:span>läuft das Blut, kracht das Gebein.</text:p>
        <text:p text:style-name="P6">Große Krieger sieht man weichen,<text:line-break/>doch die Hobbits stehen fest,<text:line-break/>setzten Schläge ohnegleichen,<text:line-break/>bis der Feind das Feld verlässt.</text:p>
        <text:p text:style-name="P8">Klein von Wuchs, doch <text:span text:style-name="T9">Mut</text:span> im Streiten,<text:line-break/>dann in Frieden Gärten pflegen,<text:line-break/>so gedenken wir den Beiden,<text:line-break/>erbitten uns den gleichen Segen.</text:p>
        <text:p text:style-name="P8"/>
        <text:p text:style-name="P8"/>
        <text:p text:style-name="P9"/>
      </text:section>
      <text:p text:style-name="P9"/>
      <text:p text:style-name="P10"><text:span text:style-name="T4">Irmengard die Inklusin</text:span><text:span text:style-name="T5">, Ordnung, (potentiell Zauberin)</text:span><draw:frame draw:style-name="fr1" draw:name="Bild3" text:anchor-type="char" svg:x="139.28mm" svg:y="1.06mm" svg:width="60.22mm" svg:height="60.22mm" draw:z-index="2"><draw:image xlink:href="Pictures/1000000000000122000001228004B4AD.jpg" xlink:type="simple" xlink:show="embed" xlink:actuate="onLoad" draw:mime-type="image/jpeg"/></draw:frame><text:span text:style-name="T5"><text:line-break/></text:span>Irmengard wurde sehr fromm erzogen und überlebte als Kind die Pest. Mit 14 ging sie bereits als Inklusin in ein <text:span text:style-name="T2">Kloster der Justitia in Dennovar</text:span>. Nach einigen Jahren dort spürte sie aber eine magische Begabung und merkte, dass das Klosterleben ihr nicht aufregend genug <text:span text:style-name="T10">war</text:span>. Ihre Eltern haben sie deshalb verstoßen und ihr nur den braven <text:span text:style-name="T2">Esel Jonas</text:span> hinterlassen, aber ihrem Glauben an Justitia ist sie treu geblieben. Da sie nun nichts mehr in Dennovar hielt, zog sie weiter nach Westen um ihre Begabungen zu entwickeln.</text:p>
      <text:p text:style-name="P11"/>
      <text:p text:style-name="P12"><text:span text:style-name="T4">Pfeiffer der Buddler</text:span><text:span text:style-name="T5">, Chaos, (potentiell Bogenschütze)</text:span><draw:frame draw:style-name="fr1" draw:name="Bild4" text:anchor-type="char" svg:x="140.71mm" svg:y="0mm" svg:width="59.48mm" svg:height="59.48mm" draw:z-index="3"><draw:image xlink:href="Pictures/1000000000000119000001190F9ED77D.jpg" xlink:type="simple" xlink:show="embed" xlink:actuate="onLoad" draw:mime-type="image/jpeg"/></draw:frame><text:span text:style-name="T5"><text:line-break/></text:span>Pfeiffer ist ein armer Buddler und vom Pech verfolgt. Seine Mutter starb bei seiner Geburt und seinen Vater kennt er nicht. Er wuchs als <text:span text:style-name="T2">Straßenkind in Brindol</text:span> auf, wo er von den anderen Kindern Pfeiffer gerufen wurde. Später zog er ins Dorf <text:span text:style-name="T2">Hügelwacht (Hillwatch)</text:span>, wo er lange lebte, bis es keine Arbeit mehr gab und er nach Westen zog.</text:p>
      <text:p text:style-name="P3">Sein Geschick beim Buddeln ist seine einzige Fähigkeit. Er nimmt was sich gerade bietet und hält nicht viel von Moral oder Treue. Immerhin hat er einen scharfen Spaten und kann <text:span text:style-name="T11">sogar lesen und </text:span>schreiben.</text:p>
      <text:p text:style-name="P13"><text:span text:style-name="T4">Sarolf der Spielmann</text:span><text:span text:style-name="T5">, Ordnung, (potentiell unbegabter Zauberer)</text:span><draw:frame draw:style-name="fr1" draw:name="Bild5" text:anchor-type="char" svg:x="140.76mm" svg:y="1.27mm" svg:width="59.58mm" svg:height="59.58mm" draw:z-index="4"><draw:image xlink:href="Pictures/10000000000002EF000002EFBA8BA5D7.jpg" xlink:type="simple" xlink:show="embed" xlink:actuate="onLoad" draw:mime-type="image/jpeg"/></draw:frame><text:span text:style-name="T5"><text:line-break/></text:span>Sarolf ist als Spielmann mit <text:span text:style-name="T12">Laute</text:span> und <text:span text:style-name="T2">Gesang</text:span> unterwegs. Er ist ein kräftiger aber kurzatmiger Bursche und weder als Sänger noch als Musikus besonders begabt. Zuletzt lebte er einige Zeit bei den Zwergen in den <text:span text:style-name="T2">Hammerfaust-Festungen </text:span><text:span text:style-name="T13">(Hammerfist Holds)</text:span>, aber immer nur <text:span text:style-name="T11">derbe </text:span><text:span text:style-name="T14">Marsch</text:span><text:span text:style-name="T15">l</text:span>ieder <text:span text:style-name="T14">und Zoten </text:span>zu singen, wurde ihm bald zu langweilig, so dass er weiter nach Norden zog um wieder für Menschen zu singen und zu spielen. Immerhin ist er freundlich und geht jedem Streit aus dem Wege. Vielleicht sollte er sich aber doch einen anderen Beruf suchen.</text:p>
      <text:p text:style-name="P13"><draw:frame draw:style-name="fr1" draw:name="Bild1" text:anchor-type="char" svg:x="-0.21mm" svg:y="13.78mm" svg:width="200.03mm" svg:height="127.28mm" draw:z-index="0"><draw:image xlink:href="Pictures/1000000000000F0A000009925F49CEA5.jpg" xlink:type="simple" xlink:show="embed" xlink:actuate="onLoad" draw:mime-type="image/jpeg"/></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face style:name="Calibri1" svg:font-family="Calibri" style:font-family-generic="swiss" style:font-pitch="variable"/>
    <style:font-face style:name="Liberation Mono" svg:font-family="'Liberation Mono'" style:font-family-generic="modern" style:font-pitch="fixed"/>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S Gothic" svg:font-family="'MS Gothic'" style:font-family-generic="modern" style:font-pitch="fixed"/>
    <style:font-face style:name="MS UI Gothic" svg:font-family="'MS UI Gothic'"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0mm" style:writing-mode="page"/>
      <style:text-properties style:use-window-font-color="true" loext:opacity="0%" style:font-name="Calibri" fo:font-size="12pt" fo:language="de" fo:country="DE" style:font-name-asian="NSimSun" style:font-size-asian="10.5pt" style:language-asian="ja" style:country-asian="JP"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4.23mm" fo:margin-bottom="2.12mm" style:contextual-spacing="false" fo:keep-with-next="always"/>
      <style:text-properties style:font-name="Calibri" fo:font-family="Calibri" style:font-family-generic="swiss" fo:font-size="14pt" style:font-name-asian="Microsoft YaHei" style:font-family-asian="'Microsoft YaHei'"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style:font-name="Calibri" fo:font-family="Calibri" style:font-family-generic="swiss" fo:font-size="12pt" fo:font-style="italic" style:font-name-asian="NSimSun" style:font-family-asian="NSimSun"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Preformatted_20_Text" style:display-name="Preformatted Text" style:family="paragraph" style:parent-style-name="Standard" style:class="html">
      <style:paragraph-properties fo:margin-top="0mm" fo:margin-bottom="0mm" style:contextual-spacing="false"/>
      <style:text-properties style:font-name="Liberation Mono" fo:font-family="'Liberation Mono'" style:font-family-generic="modern" style:font-pitch="fixed" fo:font-size="10pt" style:font-name-asian="MS Gothic" style:font-family-asian="'MS Gothic'" style:font-family-generic-asian="modern" style:font-pitch-asian="fixed" style:font-size-asian="10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95mm" style:type="center"/>
          <style:tab-stop style:position="190.01mm" style:type="right"/>
        </style:tab-stops>
      </style:paragraph-properties>
    </style:style>
    <style:style style:name="Header" style:family="paragraph" style:parent-style-name="Header_20_and_20_Footer" style:class="extra">
      <style:paragraph-properties text:number-lines="false" text:line-number="0">
        <style:tab-stops>
          <style:tab-stop style:position="95mm" style:type="center"/>
          <style:tab-stop style:position="190.01mm" style:type="right"/>
        </style:tab-stops>
      </style:paragraph-properties>
    </style:style>
    <style:style style:name="Footer" style:family="paragraph" style:parent-style-name="Header_20_and_20_Footer" style:class="extra">
      <style:paragraph-properties text:number-lines="false" text:line-number="0">
        <style:tab-stops>
          <style:tab-stop style:position="95mm" style:type="center"/>
          <style:tab-stop style:position="190.01mm" style:type="right"/>
        </style:tab-stops>
      </style:paragraph-properties>
    </style:style>
    <style:style style:name="Heading_20_3" style:display-name="Heading 3" style:family="paragraph" style:parent-style-name="Heading" style:next-style-name="Text_20_body" style:default-outline-level="3" style:list-style-name="" style:class="chapter">
      <style:paragraph-properties fo:margin-top="2.47mm" fo:margin-bottom="2.12mm" style:contextual-spacing="false"/>
      <style:text-properties style:font-name="Liberation Serif" fo:font-family="'Liberation Serif'" style:font-family-generic="roman" style:font-pitch="variable" fo:font-size="14pt" fo:font-weight="bold" style:font-name-asian="MS UI Gothic" style:font-family-asian="'MS UI Gothic'"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Heading_20_2" style:display-name="Heading 2" style:family="paragraph" style:parent-style-name="Heading" style:next-style-name="Text_20_body" style:default-outline-level="2" style:class="chapter">
      <style:paragraph-properties fo:margin-top="3.53mm" fo:margin-bottom="2.12mm" style:contextual-spacing="false"/>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margin-top="0mm" fo:margin-bottom="1.99mm" style:contextual-spacing="false" fo:text-align="justify" style:justify-single-word="false"/>
      <style:text-properties style:font-name="Calibri1" fo:font-size="12pt" fo:font-weight="bold" officeooo:paragraph-rsid="0b040b91" style:font-size-asian="12pt" style:font-weight-asian="bold" style:font-size-complex="12pt" style:font-weight-complex="bold"/>
    </style:style>
    <style:style style:name="MT1" style:family="text">
      <style:text-properties officeooo:rsid="04d7596a"/>
    </style:style>
    <style:style style:name="MT2" style:family="text">
      <style:text-properties officeooo:rsid="0823b0d1"/>
    </style:style>
    <style:style style:name="MT3" style:family="text">
      <style:text-properties officeooo:rsid="0acc246f"/>
    </style:style>
    <style:style style:name="MT4" style:family="text">
      <style:text-properties officeooo:rsid="0ad35a40"/>
    </style:style>
    <style:style style:name="MT5" style:family="text">
      <style:text-properties officeooo:rsid="0b040b91"/>
    </style:style>
    <style:style style:name="MT6" style:family="text">
      <style:text-properties officeooo:rsid="06db6e4b"/>
    </style:style>
    <style:style style:name="MT7" style:family="text">
      <style:text-properties officeooo:rsid="0012935e"/>
    </style:style>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20" style:layout-grid-base-height="7.06mm" style:layout-grid-ruby-height="3.53mm" style:layout-grid-mode="none" style:layout-grid-ruby-below="false" style:layout-grid-print="false" style:layout-grid-display="false" style:footnote-max-height="0mm" loext:margin-gutter="0mm">
        <style:columns fo:column-count="1" fo:column-gap="0mm"/>
        <style:footnote-sep style:width="0.18mm" style:distance-before-sep="1.01mm" style:distance-after-sep="1.01mm" style:line-style="solid" style:adjustment="left" style:rel-width="25%" style:color="#000000"/>
      </style:page-layout-properties>
      <style:header-style/>
      <style:footer-style>
        <style:header-footer-properties fo:min-height="3.99mm" fo:margin-left="0mm" fo:margin-right="0mm" fo:margin-top="1.99m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202</text:span><text:span text:style-name="MT2">6</text:span><text:span text:style-name="MT1">-</text:span><text:span text:style-name="MT2">0</text:span><text:span text:style-name="MT3">8</text:span><text:span text:style-name="MT1">-</text:span><text:span text:style-name="MT4">1</text:span><text:span text:style-name="MT5">8</text:span><text:bookmark-start text:name="PageNumWizard_FOOTER_Standard1 Copy 5"/><text:span text:style-name="MT6"><text:tab/></text:span><text:bookmark-end text:name="PageNumWizard_FOOTER_Standard1 Copy 5"/><text:span text:style-name="MT6"><text:tab/><text:tab/><text:tab/><text:tab/><text:tab/><text:tab/><text:tab/><text:tab/><text:tab/><text:tab/><text:tab/></text:span><text:span text:style-name="MT5">Charakter Hintergrund Rote Hand</text:span>.<text:span text:style-name="MT7">odt</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date>2026-08-18T16:46:25.637624200</dc:date>
    <meta:editing-duration>P6DT22H16M52S</meta:editing-duration>
    <meta:editing-cycles>2768</meta:editing-cycles>
    <meta:generator>LibreOffice/26.2.1.2$Windows_X86_64 LibreOffice_project/620$Build-2</meta:generator>
    <meta:print-date>2026-08-18T15:39:41.987485600</meta:print-date>
    <meta:printed-by>PDF-Dateien</meta:printed-by>
    <meta:document-statistic meta:table-count="0" meta:image-count="5" meta:object-count="0" meta:page-count="2" meta:paragraph-count="18" meta:word-count="623" meta:character-count="3904" meta:non-whitespace-character-count="3288"/>
  </office:meta>
</office:document-meta>
</file>